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ourier New" svg:font-family="'Courier New'" style:font-family-generic="modern" style:font-pitch="fixed"/>
    <style:font-face style:name="DejaVu Sans" svg:font-family="'DejaVu Sans'" style:font-family-generic="swiss"/>
    <style:font-face style:name="DejaVu Sans Mono" svg:font-family="'DejaVu Sans Mono'" style:font-family-generic="modern" style:font-pitch="fixed"/>
    <style:font-face style:name="DejaVu Sans1" svg:font-family="'DejaVu Sans'" style:font-family-generic="system" style:font-pitch="variable"/>
    <style:font-face style:name="DejaVu Sans2" svg:font-family="'DejaVu Sans'" style:font-adornments="Bold" style:font-family-generic="swiss" style:font-pitch="variable"/>
    <style:font-face style:name="FreeSans" svg:font-family="FreeSans" style:font-family-generic="system" style:font-pitch="variable"/>
    <style:font-face style:name="Liberation Mono" svg:font-family="'Liberation Mono'" style:font-family-generic="modern" style:font-pitch="fixed"/>
    <style:font-face style:name="Liberation Mono1" svg:font-family="'Liberation Mono'" style:font-adornments="Bold" style:font-pitch="fixed"/>
    <style:font-face style:name="Liberation Sans" svg:font-family="'Liberation Sans'" style:font-adornments="Bold" style:font-pitch="variable"/>
    <style:font-face style:name="Liberation Sans1" svg:font-family="'Liberation Sans'" style:font-adornments="Bold" style:font-family-generic="swiss" style:font-pitch="variable"/>
    <style:font-face style:name="Liberation Sans2" svg:font-family="'Liberation Sans'" style:font-adornments="Regular" style:font-family-generic="swiss"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OpenSymbol" svg:font-family="OpenSymbol" style:font-charset="x-symbol"/>
    <style:font-face style:name="PT Serif" svg:font-family="'PT Serif'" style:font-adornments="Regular" style:font-pitch="variable"/>
    <style:font-face style:name="Tahoma" svg:font-family="Tahoma" style:font-family-generic="system" style:font-pitch="variable"/>
  </office:font-face-decls>
  <office:automatic-styles>
    <style:style style:name="P1" style:family="paragraph" style:parent-style-name="Title">
      <style:text-properties officeooo:paragraph-rsid="13c6d426"/>
    </style:style>
    <style:style style:name="P2" style:family="paragraph" style:parent-style-name="Text_20_body">
      <style:text-properties officeooo:paragraph-rsid="14222b62"/>
    </style:style>
    <style:style style:name="P3" style:family="paragraph" style:parent-style-name="Text_20_body">
      <style:text-properties officeooo:rsid="1421620a" officeooo:paragraph-rsid="1421620a"/>
    </style:style>
    <style:style style:name="P4" style:family="paragraph" style:parent-style-name="Text_20_body">
      <style:text-properties officeooo:paragraph-rsid="13ac0d82"/>
    </style:style>
    <style:style style:name="P5" style:family="paragraph" style:parent-style-name="Text_20_body">
      <style:text-properties officeooo:rsid="14254c5f" officeooo:paragraph-rsid="14254c5f"/>
    </style:style>
    <style:style style:name="P6" style:family="paragraph" style:parent-style-name="Text_20_body">
      <style:text-properties officeooo:rsid="142588bd" officeooo:paragraph-rsid="1443711c"/>
    </style:style>
    <style:style style:name="P7" style:family="paragraph" style:parent-style-name="Text_20_body">
      <style:text-properties officeooo:rsid="1447779d" officeooo:paragraph-rsid="1447779d"/>
    </style:style>
    <style:style style:name="P8" style:family="paragraph" style:parent-style-name="Text_20_body">
      <style:text-properties officeooo:rsid="14287756" officeooo:paragraph-rsid="14287756"/>
    </style:style>
    <style:style style:name="P9" style:family="paragraph" style:parent-style-name="Text_20_body">
      <style:text-properties officeooo:rsid="14497db8" officeooo:paragraph-rsid="14497db8"/>
    </style:style>
    <style:style style:name="P10" style:family="paragraph" style:parent-style-name="Text_20_body">
      <style:text-properties officeooo:paragraph-rsid="144b90b8"/>
    </style:style>
    <style:style style:name="P11" style:family="paragraph" style:parent-style-name="Text_20_body">
      <style:text-properties officeooo:paragraph-rsid="144ee809"/>
    </style:style>
    <style:style style:name="P12" style:family="paragraph" style:parent-style-name="Text_20_body">
      <style:text-properties officeooo:paragraph-rsid="14664893"/>
    </style:style>
    <style:style style:name="P13" style:family="paragraph" style:parent-style-name="Text_20_body">
      <style:text-properties officeooo:paragraph-rsid="13f6043e"/>
    </style:style>
    <style:style style:name="P14" style:family="paragraph" style:parent-style-name="Standard">
      <style:text-properties officeooo:paragraph-rsid="13f6043e"/>
    </style:style>
    <style:style style:name="T1" style:family="text">
      <style:text-properties officeooo:rsid="141fc1d2"/>
    </style:style>
    <style:style style:name="T2" style:family="text">
      <style:text-properties style:font-name="Liberation Sans2" fo:font-size="12pt"/>
    </style:style>
    <style:style style:name="T3" style:family="text">
      <style:text-properties style:font-name="Liberation Sans2" fo:font-size="12pt" officeooo:rsid="141fc1d2"/>
    </style:style>
    <style:style style:name="T4" style:family="text">
      <style:text-properties officeooo:rsid="13c6d426"/>
    </style:style>
    <style:style style:name="T5" style:family="text">
      <style:text-properties officeooo:rsid="135d918a"/>
    </style:style>
    <style:style style:name="T6" style:family="text">
      <style:text-properties officeooo:rsid="14203992"/>
    </style:style>
    <style:style style:name="T7" style:family="text">
      <style:text-properties officeooo:rsid="13ccc182"/>
    </style:style>
    <style:style style:name="T8" style:family="text">
      <style:text-properties officeooo:rsid="14207aa5"/>
    </style:style>
    <style:style style:name="T9" style:family="text">
      <style:text-properties officeooo:rsid="1460edab"/>
    </style:style>
    <style:style style:name="T10" style:family="text">
      <style:text-properties officeooo:rsid="14548e78"/>
    </style:style>
    <style:style style:name="T11" style:family="text">
      <style:text-properties officeooo:rsid="1421620a"/>
    </style:style>
    <style:style style:name="T12" style:family="text">
      <style:text-properties officeooo:rsid="14222b62"/>
    </style:style>
    <style:style style:name="T13" style:family="text">
      <style:text-properties officeooo:rsid="143ed6ba"/>
    </style:style>
    <style:style style:name="T14" style:family="text">
      <style:text-properties officeooo:rsid="14212c4f"/>
    </style:style>
    <style:style style:name="T15" style:family="text">
      <style:text-properties officeooo:rsid="14558405"/>
    </style:style>
    <style:style style:name="T16" style:family="text">
      <style:text-properties fo:font-variant="small-caps" fo:font-style="italic"/>
    </style:style>
    <style:style style:name="T17" style:family="text">
      <style:text-properties officeooo:rsid="14639797"/>
    </style:style>
    <style:style style:name="T18" style:family="text">
      <style:text-properties officeooo:rsid="1286a007"/>
    </style:style>
    <style:style style:name="T19" style:family="text">
      <style:text-properties officeooo:rsid="142a1832"/>
    </style:style>
    <style:style style:name="T20" style:family="text">
      <style:text-properties officeooo:rsid="143fc363"/>
    </style:style>
    <style:style style:name="T21" style:family="text">
      <style:text-properties officeooo:rsid="1429ec4d"/>
    </style:style>
    <style:style style:name="T22" style:family="text">
      <style:text-properties officeooo:rsid="1456a12f"/>
    </style:style>
    <style:style style:name="T23" style:family="text">
      <style:text-properties officeooo:rsid="14646a4c"/>
    </style:style>
    <style:style style:name="T24" style:family="text">
      <style:text-properties officeooo:rsid="1440114a"/>
    </style:style>
    <style:style style:name="T25" style:family="text">
      <style:text-properties officeooo:rsid="1457b3cd"/>
    </style:style>
    <style:style style:name="T26" style:family="text">
      <style:text-properties officeooo:rsid="1433b139"/>
    </style:style>
    <style:style style:name="T27" style:family="text">
      <style:text-properties officeooo:rsid="142588bd"/>
    </style:style>
    <style:style style:name="T28" style:family="text">
      <style:text-properties officeooo:rsid="14418cdf"/>
    </style:style>
    <style:style style:name="T29" style:family="text">
      <style:text-properties officeooo:rsid="14590690"/>
    </style:style>
    <style:style style:name="T30" style:family="text">
      <style:text-properties officeooo:rsid="1426d6db"/>
    </style:style>
    <style:style style:name="T31" style:family="text">
      <style:text-properties officeooo:rsid="1433b51d"/>
    </style:style>
    <style:style style:name="T32" style:family="text">
      <style:text-properties officeooo:rsid="1433fd76"/>
    </style:style>
    <style:style style:name="T33" style:family="text">
      <style:text-properties officeooo:rsid="1443d14d"/>
    </style:style>
    <style:style style:name="T34" style:family="text">
      <style:text-properties officeooo:rsid="1443711c"/>
    </style:style>
    <style:style style:name="T35" style:family="text">
      <style:text-properties officeooo:rsid="1428293b"/>
    </style:style>
    <style:style style:name="T36" style:family="text">
      <style:text-properties officeooo:rsid="1435e78d"/>
    </style:style>
    <style:style style:name="T37" style:family="text">
      <style:text-properties officeooo:rsid="1446b391"/>
    </style:style>
    <style:style style:name="T38" style:family="text">
      <style:text-properties officeooo:rsid="1447779d"/>
    </style:style>
    <style:style style:name="T39" style:family="text">
      <style:text-properties officeooo:rsid="1428b876"/>
    </style:style>
    <style:style style:name="T40" style:family="text">
      <style:text-properties officeooo:rsid="14379816"/>
    </style:style>
    <style:style style:name="T41" style:family="text">
      <style:text-properties officeooo:rsid="1459a5f4"/>
    </style:style>
    <style:style style:name="T42" style:family="text">
      <style:text-properties officeooo:rsid="14649119"/>
    </style:style>
    <style:style style:name="T43" style:family="text">
      <style:text-properties officeooo:rsid="1447d679"/>
    </style:style>
    <style:style style:name="T44" style:family="text">
      <style:text-properties officeooo:rsid="144465b6"/>
    </style:style>
    <style:style style:name="T45" style:family="text">
      <style:text-properties officeooo:rsid="144b90b8"/>
    </style:style>
    <style:style style:name="T46" style:family="text">
      <style:text-properties officeooo:rsid="1438eeb3"/>
    </style:style>
    <style:style style:name="T47" style:family="text">
      <style:text-properties officeooo:rsid="1449b1de"/>
    </style:style>
    <style:style style:name="T48" style:family="text">
      <style:text-properties officeooo:rsid="145ab2cc"/>
    </style:style>
    <style:style style:name="T49" style:family="text">
      <style:text-properties officeooo:rsid="144a95d5"/>
    </style:style>
    <style:style style:name="T50" style:family="text">
      <style:text-properties fo:font-family="'Liberation Serif'" style:font-family-generic="roman" officeooo:rsid="144a95d5" style:font-family-asian="'Liberation Serif'" style:font-family-generic-asian="roman" style:font-family-complex="'Liberation Serif'" style:font-family-generic-complex="roman"/>
    </style:style>
    <style:style style:name="T51" style:family="text">
      <style:text-properties officeooo:rsid="142c3ba0"/>
    </style:style>
    <style:style style:name="T52" style:family="text">
      <style:text-properties officeooo:rsid="144d985e"/>
    </style:style>
    <style:style style:name="T53" style:family="text">
      <style:text-properties officeooo:rsid="142f3e11"/>
    </style:style>
    <style:style style:name="T54" style:family="text">
      <style:text-properties officeooo:rsid="145bc5d6"/>
    </style:style>
    <style:style style:name="T55" style:family="text">
      <style:text-properties officeooo:rsid="145b974b"/>
    </style:style>
    <style:style style:name="T56" style:family="text">
      <style:text-properties officeooo:rsid="144ee809"/>
    </style:style>
    <style:style style:name="T57" style:family="text">
      <style:text-properties officeooo:rsid="144f2998"/>
    </style:style>
    <style:style style:name="T58" style:family="text">
      <style:text-properties officeooo:rsid="1451853d"/>
    </style:style>
    <style:style style:name="T59" style:family="text">
      <style:text-properties fo:font-style="italic"/>
    </style:style>
    <style:style style:name="T60" style:family="text">
      <style:text-properties officeooo:rsid="1453fc2c"/>
    </style:style>
    <style:style style:name="T61" style:family="text">
      <style:text-properties officeooo:rsid="1466c483"/>
    </style:style>
    <style:style style:name="T62" style:family="text">
      <style:text-properties officeooo:rsid="14529f66"/>
    </style:style>
    <style:style style:name="T63" style:family="text">
      <style:text-properties officeooo:rsid="142df7fd"/>
    </style:style>
    <style:style style:name="T64" style:family="text">
      <style:text-properties officeooo:rsid="1452ec7e"/>
    </style:style>
    <style:style style:name="T65" style:family="text">
      <style:text-properties officeooo:rsid="145cab24"/>
    </style:style>
    <style:style style:name="T66" style:family="text">
      <style:text-properties officeooo:rsid="142e24a3"/>
    </style:style>
    <style:style style:name="T67" style:family="text">
      <style:text-properties officeooo:rsid="142e7467"/>
    </style:style>
    <style:style style:name="T68" style:family="text">
      <style:text-properties officeooo:rsid="1453e1c6"/>
    </style:style>
    <style:style style:name="T69" style:family="text">
      <style:text-properties officeooo:rsid="145e94f9"/>
    </style:style>
    <style:style style:name="T70" style:family="text">
      <style:text-properties officeooo:rsid="14664893"/>
    </style:style>
    <style:style style:name="T71" style:family="text">
      <style:text-properties officeooo:rsid="142f9e61"/>
    </style:style>
    <style:style style:name="T72" style:family="text">
      <style:text-properties officeooo:rsid="13c738c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sh on <text:span text:style-name="T1">Eikev</text:span> (<text:span text:style-name="T1">Deuteronomy</text:span><text:span text:style-name="T2"> </text:span><text:span text:style-name="T3">7:</text:span><text:span text:style-name="T2">12–1</text:span><text:span text:style-name="T3">1</text:span><text:span text:style-name="T2">:</text:span><text:span text:style-name="T3">25</text:span>)</text:p>
      <text:p text:style-name="Subtitle">Ahavat Yeshua DC Service</text:p>
      <text:p text:style-name="Subtitle"><text:span text:style-name="T4">A</text:span><text:span text:style-name="T1">ugust 1</text:span>, 202<text:span text:style-name="T5">6</text:span></text:p>
      <text:p text:style-name="Subtitle">David L. Craig</text:p>
      <text:p text:style-name="P2">This week's parashat is <text:span text:style-name="T1">Eikev</text:span>, <text:span text:style-name="T6">the third in the book of</text:span> D'varim,<text:span text:style-name="T7"> named for its opening word</text:span><text:span text:style-name="T1">s</text:span><text:span text:style-name="T7">, "</text:span><text:span text:style-name="Emphasis"><text:span text:style-name="T7">these are the words</text:span></text:span><text:span text:style-name="T7">".</text:span> <text:span text:style-name="T8">The meaning of e</text:span><text:span text:style-name="T6">ikev</text:span> <text:span text:style-name="T8">is somewhat complicated although in this verse the BibleHub interlinear translates it simply: </text:span><text:span text:style-name="Emphasis"><text:span text:style-name="T8">because</text:span></text:span>. <text:span text:style-name="T8">The root </text:span><text:span text:style-name="T9">refers to</text:span><text:span text:style-name="T8"> the </text:span><text:span text:style-name="T10">back of the </text:span><text:span text:style-name="T8">lowest part of the body, the </text:span><text:span text:style-name="Emphasis"><text:span text:style-name="T8">heel</text:span></text:span><text:span text:style-name="T8">; and by extension, </text:span><text:span text:style-name="T10">signifies </text:span><text:span text:style-name="T8">the </text:span><text:span text:style-name="Emphasis"><text:span text:style-name="T8">end</text:span></text:span><text:span text:style-name="T8"> of something that is </text:span><text:span text:style-name="T11">often </text:span><text:span text:style-name="T8">being followed by something else </text:span><text:span text:style-name="T12">(from which </text:span><text:span text:style-name="T9">is</text:span><text:span text:style-name="T12"> derive</text:span><text:span text:style-name="T9">d</text:span><text:span text:style-name="T12"> the expression </text:span><text:span text:style-name="Emphasis"><text:span text:style-name="T12">following on the heels of</text:span></text:span><text:span text:style-name="T12"> something</text:span><text:span text:style-name="T13">)</text:span><text:span text:style-name="T12">.</text:span><text:span text:style-name="T8"> Thus, it </text:span><text:span text:style-name="T12">can</text:span><text:span text:style-name="T14"> separate an </text:span><text:span text:style-name="Emphasis"><text:span text:style-name="T14">if</text:span></text:span><text:span text:style-name="T14"> from its </text:span><text:span text:style-name="Emphasis"><text:span text:style-name="T14">then</text:span></text:span><text:span text:style-name="T14">; </text:span><text:span text:style-name="T12">as </text:span><text:span text:style-name="T14">i</text:span><text:span text:style-name="T12">s</text:span><text:span text:style-name="T14"> the case of this parashat’s first verse [</text:span><text:span text:style-name="T10">all Tenach verses cited are from the </text:span><text:span text:style-name="T14">C</text:span><text:span text:style-name="T15">omplete </text:span><text:span text:style-name="T14">J</text:span><text:span text:style-name="T15">ewish </text:span><text:span text:style-name="T14">B</text:span><text:span text:style-name="T15">ible</text:span><text:span text:style-name="T14">]:</text:span></text:p>
      <text:p text:style-name="Quotations"><text:span text:style-name="Endnote_20_anchor"><text:span text:style-name="T14">7:12</text:span></text:span><text:span text:style-name="T14"> </text:span>Because you are listening to these rulings, <text:span text:style-name="Emphasis">keeping</text:span> and obeying them, <text:span text:style-name="T16">Adonai</text:span> your God will <text:span text:style-name="Emphasis">keep</text:span> with you the covenant and mercy that he swore to your ancestors.</text:p>
      <text:p text:style-name="P3">According to <text:a xlink:type="simple" xlink:href="https://en.wikipedia.org/wiki/Eikev" text:style-name="Internet_20_link" text:visited-style-name="Visited_20_Internet_20_Link">Wikipedia’s summary</text:a>,</text:p>
      <text:p text:style-name="Quotations">The parashah tells of the blessings of obedience to <text:bookmark text:name="mwGw"/><text:a xlink:type="simple" xlink:href="https://en.wikipedia.org/wiki/God_in_Judaism" text:style-name="Internet_20_link" text:visited-style-name="Visited_20_Internet_20_Link">God</text:a>, the dangers of forgetting God, and directions for taking the <text:bookmark text:name="mwHA"/><text:a xlink:type="simple" xlink:href="https://en.wikipedia.org/wiki/Land_of_Israel" text:style-name="Internet_20_link" text:visited-style-name="Visited_20_Internet_20_Link">Land of Israel</text:a>. Moses recalls the making and re-making of the <text:bookmark text:name="mwHQ"/><text:a xlink:type="simple" xlink:href="https://en.wikipedia.org/wiki/Tablets_of_Stone" text:style-name="Internet_20_link" text:visited-style-name="Visited_20_Internet_20_Link">Tablets of Stone</text:a>, the incident of the <text:bookmark text:name="mwHg"/><text:a xlink:type="simple" xlink:href="https://en.wikipedia.org/wiki/Golden_calf" text:style-name="Internet_20_link" text:visited-style-name="Visited_20_Internet_20_Link">Golden Calf</text:a>, <text:bookmark text:name="mwHw"/><text:a xlink:type="simple" xlink:href="https://en.wikipedia.org/wiki/Aaron" text:style-name="Internet_20_link" text:visited-style-name="Visited_20_Internet_20_Link">Aaron</text:a>'s death, the <text:bookmark text:name="mwIA"/><text:a xlink:type="simple" xlink:href="https://en.wikipedia.org/wiki/Levite" text:style-name="Internet_20_link" text:visited-style-name="Visited_20_Internet_20_Link">Levites</text:a>' duties, and exhortations to serve God.</text:p>
      <text:p text:style-name="P4"><text:span text:style-name="T17">T</text:span>ah-a-mod, Elaine bat Benyamin Moshe. Elaine will read for us <text:span text:style-name="T11">Deuteronomy</text:span> <text:span text:style-name="T4">chapter </text:span>1<text:span text:style-name="T11">0</text:span>, verses <text:span text:style-name="T11">6</text:span> <text:span text:style-name="T11">through</text:span> <text:span text:style-name="T11">9</text:span>.</text:p>
      <text:p text:style-name="Quotations"><text:a xlink:type="simple" xlink:href="https://biblehub.com/deuteronomy/10-6.htm" text:style-name="Internet_20_link" text:visited-style-name="Visited_20_Internet_20_Link"><text:span text:style-name="Endnote_20_anchor">6</text:span></text:a><text:span text:style-name="Endnote_20_anchor"> </text:span>The Israelites traveled from Beeroth Bene-jaaka<text:span text:style-name="T10">n</text:span><text:a xlink:type="simple" xlink:href="https://biblehub.com/bsb/deuteronomy/10.htm#fn" text:style-name="Internet_20_link" text:visited-style-name="Visited_20_Internet_20_Link"><text:span text:style-name="Endnote_20_anchor">b</text:span></text:a> to Moserah, where Aaron died and was buried, and Eleazar his son succeeded him as priest.<text:bookmark text:name="8"/> <text:a xlink:type="simple" xlink:href="https://biblehub.com/deuteronomy/10-7.htm" text:style-name="Internet_20_link" text:visited-style-name="Visited_20_Internet_20_Link"><text:span text:style-name="Endnote_20_anchor">7</text:span></text:a><text:span text:style-name="Endnote_20_anchor"> </text:span>From there they traveled to Gudgodah, and from Gudgodah to Jotbathah, a land with streams of water.<text:bookmark text:name="9"/></text:p>
      <text:p text:style-name="Quotations"><text:a xlink:type="simple" xlink:href="https://biblehub.com/deuteronomy/10-8.htm" text:style-name="Internet_20_link" text:visited-style-name="Visited_20_Internet_20_Link"><text:span text:style-name="Endnote_20_anchor">8</text:span></text:a><text:span text:style-name="Endnote_20_anchor"> </text:span>At that time the LORD set apart the tribe of Levi to carry the ark of the covenant of the LORD, to stand before the LORD to serve Him, and to pronounce blessings in His name, as they do to this day.<text:bookmark text:name="10"/> <text:a xlink:type="simple" xlink:href="https://biblehub.com/deuteronomy/10-9.htm" text:style-name="Internet_20_link" text:visited-style-name="Visited_20_Internet_20_Link"><text:span text:style-name="Endnote_20_anchor">9</text:span></text:a><text:span text:style-name="Endnote_20_anchor"> </text:span>That is why Levi has no portion or inheritance among his brothers; the LORD is his inheritance, as the LORD your God promised him.</text:p>
      <text:p text:style-name="Text_20_body">Thank you, <text:span text:style-name="T18">my bride</text:span>.</text:p>
      <text:p text:style-name="P5">The Traditional view of Deuteronomy holds th<text:span text:style-name="T19">e book</text:span> was written by Moses and proclaimed to the Israelites before he transferred his leadership to Joshua, climbed Mount Nebo to view the Promised Land from afar, and die<text:span text:style-name="T20">d</text:span>. Some believe the proclamation and his death occurred in a single daylight period. <text:span text:style-name="T21">However, t</text:span>here has been much scholarly work using <text:span text:style-name="T22">the </text:span>tools of <text:span text:style-name="Emphasis">literary criticism</text:span> that argue<text:span text:style-name="T23">s</text:span> for authorship <text:span text:style-name="T24">by a group of writers </text:span><text:span text:style-name="T20">many centuries after the </text:span><text:span text:style-name="T24">events </text:span><text:span text:style-name="T22">in book </text:span><text:span text:style-name="T24">occurred</text:span><text:span text:style-name="T20">.</text:span></text:p>
      <text:p text:style-name="P5"><text:span text:style-name="T25">Note t</text:span>hese <text:span text:style-name="T26">four </text:span>verses <text:span text:style-name="T27">do not fit with the verses that </text:span><text:span text:style-name="T28">precede and follow</text:span><text:span text:style-name="T27"> them. These verses are voiced as a third party narration but the bracketing verses are clearly Moses speaking in first person. </text:span><text:span text:style-name="T21">In </text:span><text:soft-page-break/><text:span text:style-name="T21">addition,</text:span><text:span text:style-name="T27"> they </text:span><text:span text:style-name="T29">are seamless</text:span><text:span text:style-name="T27"> when verses 6-9 are skipped over, </text:span><text:span text:style-name="T29">flow</text:span><text:span text:style-name="T21">ing </text:span><text:span text:style-name="T27">from telling of the second set of tablets into staying on the mountain </text:span><text:span text:style-name="T28">another </text:span><text:span text:style-name="T27">40 days interceding for the Israelites to be spared destruction for the sin of the golden calf. The literary critics see one or two unexplained editorial insertions </text:span><text:span text:style-name="T30">by one </text:span><text:span text:style-name="T21">or more </text:span><text:span text:style-name="T30">of the writers of the book </text:span><text:span text:style-name="T31">long after Moses lived</text:span><text:span text:style-name="T30">.</text:span></text:p>
      <text:p text:style-name="P6">These verses beg a question of the Traditionalists: Why did Moses break <text:span text:style-name="T30">the </text:span>flow <text:span text:style-name="T30">of his speech </text:span>in this way? <text:span text:style-name="T30">One </text:span><text:span text:style-name="T29">popular suggestion</text:span><text:span text:style-name="T30"> is the verses constitute a footnote or an aside, so the </text:span><text:span text:style-name="T29">changes of </text:span><text:span text:style-name="T30">voic</text:span><text:span text:style-name="T32">ing</text:span><text:span text:style-name="T30"> aid the listeners in recognizing that construction. </text:span><text:span text:style-name="T29">Also there</text:span><text:span text:style-name="T30"> is a relationship between th</text:span><text:span text:style-name="T33">is</text:span><text:span text:style-name="T30"> footnote and the main flow. Some traditionalists see that relationship as the </text:span><text:span text:style-name="T34">extraordinary </text:span><text:span text:style-name="T30">forgiveness </text:span><text:span text:style-name="T35">of a </text:span><text:span text:style-name="T33">failure of faith</text:span><text:span text:style-name="T35"> </text:span><text:span text:style-name="T33">so grievous as </text:span><text:span text:style-name="T34">necessitating</text:span><text:span text:style-name="T30"> </text:span><text:span text:style-name="T34">ministry </text:span><text:span text:style-name="T36">disqualification. </text:span><text:span text:style-name="T37">Most emphatically </text:span><text:span text:style-name="T30">Aaron </text:span><text:span text:style-name="Emphasis"><text:span text:style-name="T30">made</text:span></text:span><text:span text:style-name="T30"> the </text:span><text:span text:style-name="T38">golden </text:span><text:span text:style-name="T30">calf </text:span><text:span text:style-name="T37">and </text:span><text:span text:style-name="Emphasis"><text:span text:style-name="T37">proclaimed</text:span></text:span><text:span text:style-name="T37"> to all it was the God that</text:span><text:span text:style-name="T30"> </text:span><text:span text:style-name="T37">had brought them out of Egypt.</text:span><text:span text:style-name="T30"> </text:span><text:span text:style-name="T29">However,</text:span><text:span text:style-name="T37"> </text:span><text:span text:style-name="T36">God</text:span><text:span text:style-name="T39"> had made </text:span><text:span text:style-name="T33">a</text:span><text:span text:style-name="T39"> way for </text:span><text:span text:style-name="T37">him</text:span><text:span text:style-name="T39"> </text:span><text:span text:style-name="T40">to be </text:span><text:span text:style-name="T38">subsequently </text:span><text:span text:style-name="T40">sanctified</text:span><text:span text:style-name="T39"> </text:span><text:span text:style-name="T37">as </text:span><text:span text:style-name="T38">the first </text:span><text:span text:style-name="T37">high priest</text:span><text:span text:style-name="T39">.</text:span></text:p>
      <text:p text:style-name="P7">Many have taken note of the inclusion of the fact Eleazar ben Ah<text:span text:style-name="T41">a</text:span>ron became the second high priest in his father’s stead. <text:span text:style-name="T42">In just one</text:span><text:span text:style-name="T43"> example, </text:span><text:span text:style-name="T42">with</text:span><text:span text:style-name="T43">in volume 4 of </text:span><text:span text:style-name="Emphasis"><text:span text:style-name="T43">Harmony of the Law</text:span></text:span><text:span text:style-name="T43">, John Calvin wrote:</text:span></text:p>
      <text:p text:style-name="Quotations">In the death of Aaron they might discern the punishment of their rebellion. But the fact that Eleazar was appointed in his place, was a sign of the paternal grace of God, who did not suffer them to be forsaken on that account.</text:p>
      <text:p text:style-name="P8">We Traditionalists can wonder what Moses was thinking as he delivered these words, words he was <text:span text:style-name="T19">either </text:span>receiving and repeating <text:span text:style-name="T44">in real time</text:span>, <text:span text:style-name="T19">or </text:span><text:span text:style-name="T45">had been</text:span><text:span text:style-name="T46"> </text:span><text:span text:style-name="T19">inspired to compose </text:span><text:span text:style-name="T44">beforehand</text:span>. Was he thinking of the brother that came to find him after he had been in exile for four decades or so, and later served as high priest for another four decades or so? Was he thinking of his own imminent departure <text:span text:style-name="T39">as he was handing the keys over to Joshua, just as Aaron had </text:span><text:span text:style-name="T44">recently </text:span><text:span text:style-name="T39">handed the keys over to Eleazar?</text:span></text:p>
      <text:p text:style-name="P9">Another thread can be discerned here: continuity of office was immediately demonstrated. Eleazar became the second high priest when the first died. The <text:span text:style-name="Lord">Lord</text:span> had provided the means for the earthly priesthood to survive death. <text:span text:style-name="T45">R</text:span>ight where Moses is recounting Israel's <text:span text:style-name="T45">major league </text:span>failure <text:span text:style-name="T47">that influenced the destruction of the original covenant tablets</text:span>, the <text:span text:style-name="T45">account</text:span> pauses to note that the mediating ministry <text:span text:style-name="T47">of the high priest </text:span>outlived both the <text:span text:style-name="T47">astonishing failure a</text:span><text:span text:style-name="T48">s well as</text:span><text:span text:style-name="T47"> the mortality of the original</text:span> high priest. <text:span text:style-name="T47">A succession of high priests points to the need for the perfect high priest who cannot be conquered by death.</text:span></text:p>
      <text:p text:style-name="P10"><text:span text:style-name="T47">Now I need to </text:span><text:span text:style-name="T49">shift gears</text:span><text:span text:style-name="T45">.</text:span></text:p>
      <text:p text:style-name="P11"><text:span text:style-name="T49">Last week from Wednesday evening to Thursday evening was this cycle’s ninth day of the Biblical month of Av</text:span><text:bookmark text:name="mwB4o"/><text:span text:style-name="T50">—</text:span><text:a xlink:type="simple" xlink:href="https://en.wikipedia.org/wiki/Tisha_B'Av" text:style-name="Internet_20_link" text:visited-style-name="Visited_20_Internet_20_Link"><text:span text:style-name="T49">Tisha B'Av</text:span></text:a><text:span text:style-name="T49">,</text:span><text:span text:style-name="T51"> the most somber fast day of Judaism, </text:span><text:span text:style-name="T45">which had not been corporately noted</text:span><text:span text:style-name="T47"> </text:span><text:span text:style-name="T45">at Ahavat Yeshua </text:span><text:span text:style-name="T52">this cycle </text:span><text:span text:style-name="T45">until now. </text:span><text:span text:style-name="T52">A</text:span><text:span text:style-name="T53">s part of</text:span><text:span text:style-name="T51"> </text:span><text:span text:style-name="T53">a </text:span><text:span text:style-name="T52">remedy for all the </text:span><text:span text:style-name="T54">not happy</text:span><text:span text:style-name="T52"> emotion congregants incur during those 24 hours, the rabbis established the seven haftarot of consolation which are considered </text:span><text:span text:style-name="T55">weekly </text:span><text:span text:style-name="T52">from the first Shabbat following Tisha B’Av to the seventh which is then followed by Yom Terruah and the beginning of the </text:span><text:span text:style-name="T56">not so consoling </text:span><text:span text:style-name="T52">Days of Awe </text:span><text:span text:style-name="T56">which </text:span><text:span text:style-name="T52">culminat</text:span><text:span text:style-name="T56">e</text:span><text:span text:style-name="T52"> in Yom Kippur. </text:span><text:span text:style-name="T57">Last week’s Haftarah, </text:span>Isaiah <text:span text:style-name="T57">chapter </text:span>40 <text:span text:style-name="T57">verses </text:span>1 <text:span text:style-name="T57">through </text:span>26,<text:span text:style-name="T57"> </text:span><text:span text:style-name="T58">sets the stage</text:span><text:span text:style-name="T57">:</text:span></text:p>
      <text:p text:style-name="Quotations"><text:bookmark text:name="en-CJB-10891"/><text:soft-page-break/><text:span text:style-name="Endnote_20_anchor"><text:span text:style-name="T57">1</text:span></text:span><text:span text:style-name="T57"> </text:span>“Comfort and keep comforting my people,” says your God.<text:line-break/><text:bookmark text:name="en-CJB-10892"/><text:span text:style-name="Endnote_20_anchor">2</text:span> “Tell Yerushalayim to take heart; proclaim to her<text:line-break/>that she has completed her time of service,<text:line-break/>that her guilt has been paid off,<text:line-break/>that she has received at the hand of <text:span text:style-name="T16">Adonai</text:span><text:line-break/>double for all her sins.”</text:p>
      <text:p text:style-name="Quotations"><text:bookmark text:name="en-CJB-10893"/><text:span text:style-name="Endnote_20_anchor">3</text:span> A voice cries out:</text:p>
      <text:p text:style-name="Quotations">“Clear a road through the desert for <text:span text:style-name="T16">Adonai</text:span>!<text:line-break/>Level a highway in the ‘Aravah for our God!<text:line-break/><text:bookmark text:name="en-CJB-10894"/><text:span text:style-name="Endnote_20_anchor">4</text:span> Let every valley be filled in,<text:line-break/>every mountain and hill lowered,<text:line-break/>the bumpy places made level<text:line-break/>and the crags become a plain.<text:line-break/><text:bookmark text:name="en-CJB-10895"/><text:span text:style-name="Endnote_20_anchor">5</text:span> Then the glory of <text:span text:style-name="T16">Adonai</text:span> will be revealed;<text:line-break/>all humankind together will see it,<text:line-break/>for the mouth of <text:span text:style-name="T16">Adonai</text:span> has spoken.”</text:p>
      <text:p text:style-name="Quotations"><text:bookmark text:name="en-CJB-10896"/><text:span text:style-name="Endnote_20_anchor">6</text:span> A voice says, “Proclaim!”<text:line-break/>And I answer, “What should I proclaim?”<text:line-break/>“All humanity is merely grass,<text:line-break/>all its kindness like wildflowers:<text:line-break/><text:bookmark text:name="en-CJB-10897"/><text:span text:style-name="Endnote_20_anchor">7</text:span> the grass dries up, the flower fades,<text:line-break/>when a wind from <text:span text:style-name="T16">Adonai</text:span> blows on it.<text:line-break/>Surely the people are grass!<text:line-break/><text:bookmark text:name="en-CJB-10898"/><text:span text:style-name="Endnote_20_anchor">8</text:span> The grass dries up, the flower fades;<text:line-break/>but the word of our God will stand forever.”</text:p>
      <text:p text:style-name="Quotations"><text:bookmark text:name="en-CJB-10899"/><text:span text:style-name="Endnote_20_anchor">9</text:span> You who bring good news to Tziyon,<text:line-break/>get yourself up on a high mountain;<text:line-break/>you who bring good news to Yerushalayim,<text:line-break/>cry out at the top of your voice!<text:line-break/>Don’t be afraid to shout out loud!<text:line-break/>Say to the cities of Y’hudah,<text:line-break/>“Here is your God!<text:line-break/><text:bookmark text:name="en-CJB-10900"/><text:span text:style-name="Endnote_20_anchor">10</text:span> Here comes <text:span text:style-name="T59">Adonai </text:span><text:span text:style-name="T16">Elohim</text:span> with power,<text:line-break/>and his arm will rule for him.<text:line-break/>Look! His reward is with him,<text:line-break/>and his recompense is before him.<text:line-break/><text:bookmark text:name="en-CJB-10901"/><text:span text:style-name="Endnote_20_anchor">11</text:span> He is like a shepherd feeding his flock,<text:line-break/>gathering his lambs with his arm,<text:line-break/>carrying them against his chest,<text:line-break/>gently leading the mother sheep.”</text:p>
      <text:p text:style-name="P12"><text:span text:style-name="T58">I have not time for more, unfortunately, </text:span><text:span text:style-name="T60">as</text:span><text:span text:style-name="T58"> </text:span><text:span text:style-name="T51">I felt a stirring to retell </text:span><text:span text:style-name="T61">something</text:span><text:span text:style-name="T51"> Paul Wilbur shared with me in the early 1980s. He had </text:span><text:span text:style-name="T58">just </text:span><text:span text:style-name="T62">returned from </text:span><text:span text:style-name="T51">go</text:span><text:span text:style-name="T62">ing</text:span><text:span text:style-name="T51"> out with others from Beth Messiah to evangelize Orthodox Jewish people. </text:span><text:span text:style-name="T62">He</text:span><text:span text:style-name="T51"> </text:span><text:span text:style-name="T62">had </text:span><text:span text:style-name="T51">received a rebuke from one who pointedly asked if he even knew what day it was. His answer, “Tuesday?” drew scorn that </text:span><text:span text:style-name="T63">I could tell had convicted him. I am confident if Paul </text:span><text:span text:style-name="T55">had been</text:span><text:span text:style-name="T63"> a Gentile, the question would never have been asked, </text:span><text:span text:style-name="T54">as </text:span><text:span text:style-name="T63">Tisha B’Av is not mentioned in The Scriptures </text:span><text:span text:style-name="T62">(save th</text:span><text:span text:style-name="T55">at</text:span><text:span text:style-name="T62"> </text:span>Zechariah <text:span text:style-name="T62">chapter 7 </text:span><text:span text:style-name="T55">may </text:span><text:span text:style-name="T62">describe its </text:span><text:span text:style-name="T64">forerunner</text:span><text:span text:style-name="T62">). </text:span><text:span text:style-name="T55">Thus</text:span><text:span text:style-name="T63"> the </text:span><text:span text:style-name="Emphasis"><text:span text:style-name="T63">Sola Scriptura</text:span></text:span><text:span text:style-name="T63"> crowd have likely never heard of it. But if you congregat</text:span><text:span text:style-name="T53">e</text:span><text:span text:style-name="T63"> in a Messianic Jewish synagogue, you really need to maintain awareness of </text:span><text:span text:style-name="T65">concepts unmentioned in </text:span><text:span text:style-name="T63">Scriptur</text:span><text:span text:style-name="T65">e</text:span><text:span text:style-name="T63"> that are highly meaningful to m</text:span><text:span text:style-name="T53">any</text:span><text:span text:style-name="T63"> Jewish people. If a </text:span><text:span text:style-name="Emphasis"><text:span text:style-name="T63">Gentile</text:span></text:span><text:span text:style-name="T63"> </text:span><text:span text:style-name="T55">had been</text:span><text:span text:style-name="T62"> asked and</text:span><text:span text:style-name="T63"> answered, “It’s Tisha B’Av, of course,” the response would likely have been strong </text:span><text:span text:style-name="T66">respect, open</text:span><text:span text:style-name="T62">ing</text:span><text:span text:style-name="T66"> a door to further discussion.</text:span></text:p>
      <text:p text:style-name="P12"><text:soft-page-break/><text:span text:style-name="T67">To be fair to Paul, Beth Messiah was not </text:span><text:span text:style-name="T68">formally recognizing</text:span><text:span text:style-name="T67"> Tisha B’Av </text:span><text:span text:style-name="T53">at that time</text:span><text:span text:style-name="T67">. </text:span><text:span text:style-name="T62">I </text:span><text:span text:style-name="T69">humbly </text:span><text:span text:style-name="T62">submit e</text:span><text:span text:style-name="T67">very Messianic Jewish synagogue should prayerfully determine the </text:span><text:span text:style-name="T70">w</text:span><text:span text:style-name="T67">ay it should go </text:span><text:span text:style-name="T71">regarding</text:span><text:span text:style-name="T67"> Tisha B’Av </text:span><text:span text:style-name="T71">observance</text:span><text:span text:style-name="T67">.</text:span></text:p>
      <text:p text:style-name="P13">The next parashat is <text:span text:style-name="Emphasis"><text:span text:style-name="T1">Re’eh</text:span></text:span>, which spans <text:span text:style-name="T1">Deuteronomy</text:span> <text:span text:style-name="T72">chapter </text:span>1<text:span text:style-name="T1">1</text:span> <text:span text:style-name="T72">verse </text:span><text:span text:style-name="T1">26</text:span> through <text:span text:style-name="T72">chapter </text:span><text:span text:style-name="T1">16</text:span> <text:span text:style-name="T72">verse </text:span><text:span text:style-name="T1">1</text:span>7.</text:p>
      <text:p text:style-name="P14"/>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ourier New" svg:font-family="'Courier New'" style:font-family-generic="modern" style:font-pitch="fixed"/>
    <style:font-face style:name="DejaVu Sans" svg:font-family="'DejaVu Sans'" style:font-family-generic="swiss"/>
    <style:font-face style:name="DejaVu Sans Mono" svg:font-family="'DejaVu Sans Mono'" style:font-family-generic="modern" style:font-pitch="fixed"/>
    <style:font-face style:name="DejaVu Sans1" svg:font-family="'DejaVu Sans'" style:font-family-generic="system" style:font-pitch="variable"/>
    <style:font-face style:name="DejaVu Sans2" svg:font-family="'DejaVu Sans'" style:font-adornments="Bold" style:font-family-generic="swiss" style:font-pitch="variable"/>
    <style:font-face style:name="FreeSans" svg:font-family="FreeSans" style:font-family-generic="system" style:font-pitch="variable"/>
    <style:font-face style:name="Liberation Mono" svg:font-family="'Liberation Mono'" style:font-family-generic="modern" style:font-pitch="fixed"/>
    <style:font-face style:name="Liberation Mono1" svg:font-family="'Liberation Mono'" style:font-adornments="Bold" style:font-pitch="fixed"/>
    <style:font-face style:name="Liberation Sans" svg:font-family="'Liberation Sans'" style:font-adornments="Bold" style:font-pitch="variable"/>
    <style:font-face style:name="Liberation Sans1" svg:font-family="'Liberation Sans'" style:font-adornments="Bold" style:font-family-generic="swiss" style:font-pitch="variable"/>
    <style:font-face style:name="Liberation Sans2" svg:font-family="'Liberation Sans'" style:font-adornments="Regular" style:font-family-generic="swiss"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OpenSymbol" svg:font-family="OpenSymbol" style:font-charset="x-symbol"/>
    <style:font-face style:name="PT Serif" svg:font-family="'PT Serif'" style:font-adornments="Regular"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Tahoma" style:font-size-asian="10.5pt" style:language-asian="zh" style:country-asian="CN" style:font-name-complex="DejaVu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007cm" style:writing-mode="lr-tb"/>
      <style:text-properties style:use-window-font-color="true" loext:opacity="0%" style:font-name="Liberation Serif" fo:font-size="12pt" fo:language="en" fo:country="US" style:letter-kerning="true" style:font-name-asian="Tahoma" style:font-size-asian="10.5pt" style:language-asian="zh" style:country-asian="CN" style:font-name-complex="DejaVu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ab-stops/>
      </style:paragraph-properties>
      <style:text-properties style:use-window-font-color="true" loext:opacity="0%" fo:font-size="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2" fo:font-family="'Liberation Sans'" style:font-style-name="Regular" style:font-family-generic="swiss" style:font-pitch="variable" fo:font-size="12pt"/>
    </style:style>
    <style:style style:name="Text_20_body" style:display-name="Text body" style:family="paragraph" style:parent-style-name="Standard" style:class="text" style:master-page-name="">
      <style:paragraph-properties fo:margin-top="0.152cm" fo:margin-bottom="0.152cm" style:contextual-spacing="false" fo:line-height="120%" fo:text-align="justify" style:justify-single-word="false" style:page-number="auto" style:writing-mode="page"/>
      <style:text-properties fo:font-size="12pt" fo:font-weight="normal" style:font-size-asian="10.5pt"/>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Heading" style:next-style-name="Text_20_body" style:default-outline-level="1" style:class="chapter" style:master-page-name="">
      <style:paragraph-properties fo:margin-top="0.423cm" fo:margin-bottom="0.212cm" style:contextual-spacing="false" fo:text-align="center" style:justify-single-word="false" style:page-number="auto" style:writing-mode="page"/>
      <style:text-properties fo:font-size="130%" fo:font-weight="bold" style:font-size-asian="130%" style:font-weight-asian="bold" style:font-size-complex="130%" style:font-weight-complex="bold"/>
    </style:style>
    <style:style style:name="Title" style:family="paragraph" style:parent-style-name="Heading" style:next-style-name="Text_20_body" style:class="chapter">
      <style:paragraph-properties fo:text-align="center" style:justify-single-word="false" style:writing-mode="page"/>
      <style:text-properties fo:font-size="12pt"/>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writing-mode="lr-tb"/>
      <style:text-properties fo:font-size="95%" style:font-size-asian="18pt" style:font-size-complex="18pt"/>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Tahoma" style:font-family-asian="Tahoma" style:font-family-generic-asian="system" style:font-pitch-asian="variable" style:font-size-asian="14pt" style:font-weight-asian="bold" style:font-name-complex="DejaVu Sans1" style:font-family-complex="'DejaVu Sans'" style:font-family-generic-complex="system" style:font-pitch-complex="variable" style:font-size-complex="14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style:parent-style-name="Standard" style:class="html" style:master-page-name="">
      <style:paragraph-properties fo:margin-left="1cm" fo:margin-right="1cm" fo:margin-top="0.152cm" fo:margin-bottom="0.152cm" style:contextual-spacing="false" fo:text-indent="0cm" style:auto-text-indent="false" style:page-number="auto" style:writing-mode="page"/>
      <style:text-properties style:font-name="Liberation Mono1" fo:font-family="'Liberation Mono'" style:font-style-name="Bold" style:font-pitch="fixed" fo:font-size="85%" fo:font-weight="normal" style:font-size-asian="10.5pt"/>
    </style:style>
    <style:style style:name="Text_20_Body_20_Gray" style:display-name="Text Body Gray" style:family="paragraph" style:parent-style-name="Text_20_body" style:master-page-name="">
      <style:paragraph-properties fo:margin-left="0.762cm" fo:margin-right="0.762cm" fo:text-indent="0cm" style:auto-text-indent="false" style:page-number="auto" style:writing-mode="page"/>
      <style:text-properties fo:color="#111111" loext:opacity="100%" style:font-size-asian="10.5pt"/>
    </style:style>
    <style:style style:name="Quotation_20_Gray" style:display-name="Quotation Gray" style:family="paragraph" style:parent-style-name="Quotations">
      <style:paragraph-properties style:writing-mode="page"/>
      <style:text-properties fo:color="#999999" loext:opacity="100%"/>
    </style:style>
    <style:style style:name="Heading_20_5" style:display-name="Heading 5" style:family="paragraph" style:parent-style-name="Heading" style:next-style-name="Text_20_body" style:default-outline-level="5" style:class="chapter" style:master-page-name="">
      <style:paragraph-properties fo:margin-top="0.212cm" fo:margin-bottom="0.106cm" style:contextual-spacing="false" style:page-number="auto" style:writing-mode="page"/>
      <style:text-properties fo:font-size="85%" fo:font-weight="bold" style:font-size-asian="85%" style:font-weight-asian="bold" style:font-size-complex="85%" style:font-weight-complex="bold"/>
    </style:style>
    <style:style style:name="Header_20_and_20_Footer" style:display-name="Header and Footer" style:family="paragraph" style:parent-style-name="Standard" style:class="extra"/>
    <style:style style:name="Footer" style:family="paragraph" style:parent-style-name="Standard" style:class="extra" style:master-page-name="">
      <style:paragraph-properties style:page-number="auto" text:number-lines="false" text:line-number="0" style:writing-mode="page">
        <style:tab-stops>
          <style:tab-stop style:position="8.795cm" style:type="center"/>
          <style:tab-stop style:position="17.59cm" style:type="right"/>
        </style:tab-stops>
      </style:paragraph-properties>
      <style:text-properties style:font-name="Liberation Sans" fo:font-family="'Liberation Sans'" style:font-style-name="Bold" style:font-pitch="variable" fo:font-size="8pt" fo:font-weight="bold" style:font-size-asian="10.5pt"/>
    </style:style>
    <style:style style:name="Header" style:family="paragraph" style:parent-style-name="Standard" style:class="extra">
      <style:paragraph-properties text:number-lines="false" text:line-number="0" style:writing-mode="page">
        <style:tab-stops>
          <style:tab-stop style:position="8.795cm" style:type="center"/>
          <style:tab-stop style:position="17.59cm" style:type="right"/>
        </style:tab-stops>
      </style:paragraph-properties>
      <style:text-properties style:font-name="Liberation Sans" fo:font-family="'Liberation Sans'" style:font-style-name="Bold" style:font-pitch="variable" fo:font-size="8pt" fo:font-weight="bold" style:font-size-asian="10.5pt"/>
    </style:style>
    <style:style style:name="Header_20_left" style:display-name="Header left"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Tahoma" style:font-family-asian="Tahoma" style:font-family-generic-asian="system" style:font-pitch-asian="variable" style:font-size-asian="18pt" style:font-weight-asian="bold" style:font-name-complex="DejaVu Sans1" style:font-family-complex="'DejaVu Sans'" style:font-family-generic-complex="system" style:font-pitch-complex="variable" style:font-size-complex="18pt" style:font-weight-complex="bold"/>
    </style:style>
    <style:style style:name="Horizontal_20_Line" style:display-name="Horizontal Line" style:family="paragraph" style:parent-style-name="Standard" style:class="html"/>
    <style:style style:name="Text_20_body_20_indent" style:display-name="Text body indent" style:family="paragraph" style:parent-style-name="Text_20_body" style:class="text">
      <style:paragraph-properties fo:margin-left="0.762cm" fo:margin-right="0.762cm" fo:text-indent="0cm" style:auto-text-indent="false" style:writing-mode="page"/>
      <style:text-properties style:font-name="PT Serif" fo:font-family="'PT Serif'" style:font-style-name="Regular" style:font-pitch="variable" fo:font-size="11pt" fo:font-weight="normal" style:font-size-asian="10.5pt"/>
    </style:style>
    <style:style style:name="Endnote" style:family="paragraph" style:parent-style-name="Standard" style:class="extra">
      <style:paragraph-properties fo:margin-left="0.508cm" fo:margin-right="0.508cm" fo:margin-top="0.152cm" fo:margin-bottom="0.152cm" style:contextual-spacing="false" fo:text-indent="-0.508cm" style:auto-text-indent="false">
        <style:tab-stops/>
      </style:paragraph-properties>
    </style:style>
    <style:style style:name="Heading_20_4" style:display-name="Heading 4" style:family="paragraph" style:parent-style-name="Heading" style:class="chapter"/>
    <style:style style:name="Paraphrase" style:family="paragraph" style:parent-style-name="Quotations" style:master-page-name="">
      <style:paragraph-properties style:page-number="auto"/>
      <style:text-properties style:font-name="Liberation Serif1" fo:font-family="'Liberation Serif'" style:font-style-name="Bold" style:font-family-generic="roman" style:font-pitch="variable" fo:font-size="12pt" fo:font-weight="normal" style:font-size-asian="10.5pt"/>
    </style:style>
    <style:style style:name="List_20_Contents" style:display-name="List Contents" style:family="paragraph" style:parent-style-name="Standard" style:class="html"/>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6" style:display-name="Heading 6" style:family="paragraph" style:parent-style-name="Heading" style:next-style-name="Text_20_body" style:default-outline-level="6" style:list-style-name="" style:class="chapter">
      <style:paragraph-properties fo:margin-top="0.106cm" fo:margin-bottom="0.106cm" style:contextual-spacing="false"/>
      <style:text-properties style:font-name="Liberation Serif" fo:font-family="'Liberation Serif'" style:font-family-generic="roman" style:font-pitch="variable" fo:font-size="7pt" fo:font-weight="bold" style:font-name-asian="DejaVu Sans1" style:font-family-asian="'DejaVu Sans'" style:font-family-generic-asian="system" style:font-pitch-asian="variable" style:font-size-asian="7pt" style:font-weight-asian="bold" style:font-name-complex="FreeSans" style:font-family-complex="FreeSans" style:font-family-generic-complex="system" style:font-pitch-complex="variable" style:font-size-complex="7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EndNoteSep" style:family="paragraph" style:parent-style-name="Endnote">
      <style:paragraph-properties fo:padding="0.051cm" fo:border-left="none" fo:border-right="none" fo:border-top="0.06pt solid #000000" fo:border-bottom="none"/>
    </style:style>
    <style:style style:name="EndnoteCont" style:family="paragraph" style:parent-style-name="Endnote">
      <style:paragraph-properties fo:margin-left="0.508cm" fo:margin-right="0.508cm" fo:text-indent="0cm" style:auto-text-indent="false"/>
    </style:style>
    <style:style style:name="QuotationsIndented" style:family="paragraph" style:parent-style-name="Quotations">
      <style:paragraph-properties fo:margin-left="1.524cm" fo:margin-right="1.524cm" fo:margin-top="0cm" fo:margin-bottom="0cm" style:contextual-spacing="false" fo:text-indent="0cm" style:auto-text-indent="false"/>
    </style:style>
    <style:style style:name="Citation" style:family="text">
      <style:text-properties fo:font-style="italic" style:font-style-asian="italic" style:font-style-complex="italic"/>
    </style:style>
    <style:style style:name="Emphasis" style:family="text">
      <style:text-properties style:use-window-font-color="true" loext:opacity="0%" fo:font-style="italic" style:font-style-asian="italic" style:font-style-complex="italic"/>
    </style:style>
    <style:style style:name="Internet_20_link" style:display-name="Internet link" style:family="text">
      <style:text-properties fo:color="#3465a4"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Text_20_Body_20_Gray" style:display-name="Text Body Gray" style:family="text" style:parent-style-name="Citation">
      <style:text-properties fo:color="#999999" loext:opacity="100%" fo:font-size="14pt" fo:font-style="normal" style:font-size-asian="10.5pt" style:font-weight-complex="normal"/>
    </style:style>
    <style:style style:name="Strong_20_Emphasis" style:display-name="Strong Emphasis" style:family="text">
      <style:text-properties fo:font-style="italic" fo:font-weight="bold" style:font-weight-asian="bold" style:font-weight-complex="bold"/>
    </style:style>
    <style:style style:name="Rubies" style:family="text">
      <style:text-properties style:font-name="Liberation Sans1" fo:font-family="'Liberation Sans'" style:font-style-name="Bold" style:font-family-generic="swiss" style:font-pitch="variable" fo:font-size="6pt" style:text-underline-style="none" fo:font-weight="bold" style:font-size-asian="6pt" style:font-size-complex="6pt" style:text-emphasize="none"/>
    </style:style>
    <style:style style:name="Endnote_20_anchor" style:display-name="Endnote anchor" style:family="text">
      <style:text-properties style:text-position="super 58%"/>
    </style:style>
    <style:style style:name="Footnote_20_anchor" style:display-name="Footnote anchor" style:family="text">
      <style:text-properties style:text-position="super 58%"/>
    </style:style>
    <style:style style:name="Lord" style:family="text">
      <style:text-properties fo:font-variant="small-caps" style:font-name="Liberation Sans2" fo:font-family="'Liberation Sans'" style:font-style-name="Regular" style:font-family-generic="swiss" style:font-pitch="variable" fo:font-size="12pt" fo:font-weight="normal" style:font-size-asian="10.5pt"/>
    </style:style>
    <style:style style:name="Example"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ORD" style:family="text">
      <style:text-properties fo:font-variant="small-caps" style:font-name="DejaVu Sans2" fo:font-family="'DejaVu Sans'" style:font-style-name="Bold" style:font-family-generic="swiss" style:font-pitch="variable" fo:font-size="95%" fo:font-weight="normal" style:font-size-asian="10.5pt"/>
    </style:style>
    <style:style style:name="Source_20_Text" style:display-name="Source Text" style:family="text">
      <style:text-properties style:font-name="Liberation Mono" fo:font-family="'Liberation Mono'" style:font-family-generic="modern" style:font-pitch="fixed" style:font-name-asian="DejaVu Sans Mono" style:font-family-asian="'DejaVu Sans Mono'" style:font-family-generic-asian="modern" style:font-pitch-asian="fixed" style:font-name-complex="Liberation Mono" style:font-family-complex="'Liberation Mono'" style:font-family-generic-complex="modern" style:font-pitch-complex="fixed"/>
    </style:style>
    <style:style style:name="Greek" style:family="text" style:parent-style-name="LORD">
      <style:text-properties fo:font-size="120%"/>
    </style:style>
    <style:style style:name="Hebrew" style:family="text" style:parent-style-name="LORD">
      <style:text-properties fo:font-size="150%" fo:font-weight="norma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Variable" style:family="text">
      <style:text-properties fo:font-style="italic" style:font-style-asian="italic" style:font-style-complex="italic"/>
    </style:style>
    <style:style style:name="Caption_20_characters" style:display-name="Caption characters" style:family="text"/>
    <style:style style:name="Definition" style:family="text"/>
    <style:style style:name="Drop_20_Caps" style:display-name="Drop Caps" style:family="text"/>
    <style:style style:name="Endnote_20_Symbol" style:display-name="Endnote Symbol" style:family="text"/>
    <style:style style:name="Footnote_20_Symbol" style:display-name="Footnote Symbol" style:family="text"/>
    <style:style style:name="Index_20_Link" style:display-name="Index Link"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Placeholder" style:family="text">
      <style:text-properties fo:font-variant="small-caps" fo:color="#008080" loext:opacity="100%" style:text-underline-style="dotted" style:text-underline-width="auto" style:text-underline-color="font-color"/>
    </style:style>
    <style:style style:name="Superscript" style:family="text">
      <style:text-properties style:text-position="super 58%"/>
    </style:style>
    <style:style style:name="Strong" style:family="text" style:parent-style-name="Strong_20_Emphasis">
      <style:text-properties fo:font-style="norma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padding="0.051cm" fo:border-left="none" fo:border-right="none" fo:border-top="none" fo:border-bottom="0.06pt solid #000000" style:shadow="none" style:writing-mode="page"/>
    </style:style>
    <style:style style:name="MP2" style:family="paragraph" style:parent-style-name="Footer">
      <style:text-properties officeooo:paragraph-rsid="050c27b2"/>
    </style:style>
    <style:style style:name="MP3" style:family="paragraph" style:parent-style-name="Header">
      <style:paragraph-properties fo:padding="0.051cm" fo:border-left="none" fo:border-right="none" fo:border-top="none" fo:border-bottom="0.06pt solid #000000" style:shadow="none" style:writing-mode="page"/>
      <style:text-properties officeooo:paragraph-rsid="12faffc8"/>
    </style:style>
    <style:style style:name="MP4" style:family="paragraph" style:parent-style-name="Footer">
      <style:text-properties officeooo:paragraph-rsid="12faffc8"/>
    </style:style>
    <style:style style:name="MT1" style:family="text">
      <style:text-properties officeooo:rsid="0092e575"/>
    </style:style>
    <style:style style:name="MT2" style:family="text">
      <style:text-properties officeooo:rsid="050c27b2"/>
    </style:style>
    <style:style style:name="MT3" style:family="text">
      <style:text-properties officeooo:rsid="009124bc"/>
    </style:style>
    <style:style style:name="MT4" style:family="text">
      <style:text-properties officeooo:rsid="12faffc8"/>
    </style:style>
    <style:page-layout style:name="Mpm1">
      <style:page-layout-properties fo:page-width="21.59cm" fo:page-height="27.94cm" style:num-format="1" style:print-orientation="portrait" fo:margin-top="1.02cm" fo:margin-bottom="1.0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image-width="0cm" draw:fill-image-height="0cm"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0.82cm" fo:margin-left="0cm" fo:margin-right="0cm" fo:margin-bottom="0.51cm" fo:background-color="transparent" style:dynamic-spacing="false" draw:fill="none" draw:fill-color="#729fcf"/>
      </style:header-style>
      <style:footer-style>
        <style:header-footer-properties fo:min-height="0.82cm" fo:margin-left="0cm" fo:margin-right="0cm" fo:margin-top="0.51cm" fo:border-top="0.06pt solid #000000" fo:border-bottom="none" fo:border-left="none" fo:border-right="none" fo:padding="0.051cm" style:shadow="none" fo:background-color="transparent" style:dynamic-spacing="false" draw:fill="none" draw:fill-color="#729fcf"/>
      </style:footer-style>
    </style:page-layout>
    <style:page-layout style:name="Mpm2">
      <style:page-layout-properties fo:page-width="21.59cm" fo:page-height="27.94cm" style:num-format="1" style:print-orientation="portrait" fo:margin-top="1.016cm" fo:margin-bottom="1.016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header-footer-properties fo:min-height="1.016cm" fo:margin-left="0cm" fo:margin-right="0cm" fo:margin-bottom="0.508cm" fo:background-color="transparent" style:dynamic-spacing="false" draw:fill="none" draw:fill-color="#729fcf"/>
      </style:header-style>
      <style:footer-style>
        <style:header-footer-properties fo:min-height="1.016cm" fo:margin-left="0cm" fo:margin-right="0cm" fo:margin-top="0.508cm" fo:background-color="transparent" style:dynamic-spacing="false" draw:fill="none" draw:fill-color="#729fcf"/>
      </style:footer-style>
    </style:page-layout>
    <style:style style:name="Mdp1" style:family="drawing-page">
      <style:drawing-page-properties draw:background-size="full" draw:fill-image-width="0cm" draw:fill-image-height="0cm"/>
    </style:style>
    <style:style style:name="Mdp2" style:family="drawing-page">
      <style:drawing-page-properties draw:background-size="full"/>
    </style:style>
    <number:date-style style:name="N73">
      <number:year number:style="long"/>
      <number:text>-</number:text>
      <number:month number:style="long"/>
      <number:text>-</number:text>
      <number:day number:style="long"/>
      <number:text> </number:text>
      <number:hours number:style="long"/>
      <number:text>:</number:text>
      <number:minutes number:style="long"/>
      <number:text>:</number:text>
      <number:seconds number:style="long"/>
    </number:date-style>
  </office:automatic-styles>
  <office:master-styles>
    <style:master-page style:name="Standard" style:page-layout-name="Mpm1" draw:style-name="Mdp1">
      <style:header>
        <text:p text:style-name="MP1"><text:file-name text:display="full">/home/dlc/Documents/Drash_Eikev_2026.odt</text:file-name><text:tab/><text:tab/><text:span text:style-name="MT1">David L. Craig</text:span></text:p>
      </style:header>
      <style:header-first>
        <text:p text:style-name="Header_20_left"/>
      </style:header-first>
      <style:footer>
        <text:p text:style-name="MP2"><text:modification-time style:data-style-name="N73">2026-08-01 03:30:26</text:modification-time><text:s/><text:span text:style-name="MT2">UT</text:span><text:tab/><text:tab/><text:span text:style-name="MT3">Page </text:span><text:span text:style-name="MT3"><text:page-number text:select-page="current">4</text:page-number></text:span><text:span text:style-name="MT3"><text:s/>of </text:span><text:span text:style-name="MT3"><text:page-count>4</text:page-count></text:span><text:tab/></text:p>
      </style:footer>
      <style:footer-first>
        <text:p text:style-name="MP2"><text:modification-time style:data-style-name="N73">2026-08-01 03:30:26</text:modification-time><text:s/><text:span text:style-name="MT2">UT</text:span><text:tab/><text:tab/><text:span text:style-name="MT3">Page </text:span><text:span text:style-name="MT3"><text:page-number text:select-page="current">1</text:page-number></text:span><text:span text:style-name="MT3"><text:s/>of </text:span><text:span text:style-name="MT3"><text:page-count>4</text:page-count></text:span></text:p>
      </style:footer-first>
    </style:master-page>
    <style:master-page style:name="Endnote" style:page-layout-name="Mpm2" draw:style-name="Mdp2">
      <style:header>
        <text:p text:style-name="MP3"><text:file-name text:display="full">/home/dlc/Documents/Drash_Eikev_2026.odt</text:file-name><text:tab/><text:span text:style-name="MT4">Endnotes</text:span><text:tab/><text:span text:style-name="MT1">David L. Craig</text:span></text:p>
      </style:header>
      <style:footer>
        <text:p text:style-name="MP4"><text:modification-time style:data-style-name="N73">2026-08-01 03:30:26</text:modification-time><text:s/><text:span text:style-name="MT2">UT</text:span><text:tab/><text:tab/><text:span text:style-name="MT3">Page </text:span><text:span text:style-name="MT3"><text:page-number text:select-page="current">0</text:page-number></text:span><text:span text:style-name="MT3"><text:s/>of </text:span><text:span text:style-name="MT3"><text:page-count>4</text:page-count></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David Craig</meta:initial-creator>
    <meta:creation-date>2017-07-27T18:04:38.317405576</meta:creation-date>
    <dc:date>2026-08-01T03:30:26.547968080</dc:date>
    <meta:editing-duration>P126DT19H34M7S</meta:editing-duration>
    <meta:editing-cycles>3343</meta:editing-cycles>
    <meta:generator>LibreOffice/25.2.3.2$Linux_X86_64 LibreOffice_project/520$Build-2</meta:generator>
    <dc:title>Drash on Parashat Eikev</dc:title>
    <meta:print-date>2026-08-01T03:30:59.695627599</meta:print-date>
    <meta:printed-by>PDF files</meta:printed-by>
    <meta:document-statistic meta:table-count="0" meta:image-count="0" meta:object-count="0" meta:page-count="4" meta:paragraph-count="34" meta:word-count="1556" meta:character-count="8897" meta:non-whitespace-character-count="7372"/>
  </office:meta>
</office:document-meta>
</file>